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b13400e532beaf6151d2e9548b4480f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_2"/><text:bookmark-start text:name="__RefHeading___вступление_-_об_os_2_1"/><text:bookmark-start text:name="вступление_-_об_os_2"/>Вступление - Об OS/2<text:bookmark-end text:name="__RefHeading___вступление_-_об_os_2_1"/><text:bookmark-end text:name="вступление_-_об_os_2"/></text:h>
      <text:p text:style-name="Text_20_body"><text:span text:style-name="Strong_20_Emphasis">OS/2</text:span> это операционная система, первоначально созданная совместно Microsoft и IBM (но позднее разрабатываемая только IBM), с начала 80-х и до конца 90-х. osFree это попытка воссоздать функциональность этой ОС и ее подсистем в среде, близкой к ее финальной версии (Warp 4). К сожалению, разработка OS/2 была практически свернута в 1996 с выпуском OS/2 Warp 4, и продукт был в конце концов удален из линейки продуктов IBM в декабре 2006. Тем не менее, компания под названием Serenity Systems по соглашению с IBM, получила право выпускать OS/2 под брендом eComStation, модернизировала ее, и она продолжает продаваться по сей день. OS/2 характеризуется ее способностью запускать не только свои собственные приложения, но также и 16-битные windows и DOS приложения.</text:p>
      <text:h text:style-name="Heading_20_3" text:outline-level="3"><text:bookmark-start text:name="__RefHeading___как_все_начиналось_2"/><text:bookmark-start text:name="как_все_начиналось"/>Как все начиналось<text:bookmark-end text:name="__RefHeading___как_все_начиналось_2"/><text:bookmark-end text:name="как_все_начиналось"/></text:h>
      <text:p text:style-name="Text_20_body">IBM и Microsoft создали первоначальную версию OS/2 1.0 под брендом Microsoft. Первая версия даже поставлялась без GUI (оно на тот момент было не готово), хотя это было исправлено в следующей версии. OS/2 2.1 была уже выпущена в то время, когда Microsoft осознала, что ее продукт Windows давал ей больше выгоды, чем OS/2, и совместная разработка OS/2 была быстро прервана, и сотрудничество с IBM было разорвано. Ядро OS/2 2.1, которое разрабатывала Microsoft, впоследствии было значительно модифицировано и в конце концов превратилось в ядро Windows NT, то самое ядро, которое продолжает работать в новых версиях Windows, после того как, начиная с Windows ME, линейка Win9x была удалена из линии продуктов MS.</text:p>
      <text:h text:style-name="Heading_20_3" text:outline-level="3"><text:bookmark-start text:name="__RefHeading___времена_os_2_warp_3"/><text:bookmark-start text:name="времена_os_2_warp"/>Времена OS/2 Warp<text:bookmark-end text:name="__RefHeading___времена_os_2_warp_3"/><text:bookmark-end text:name="времена_os_2_warp"/></text:h>
      <text:p text:style-name="Text_20_body"><draw:frame draw:style-name="media" draw:name="Скриншот OS/2 Legend" text:anchor-type="as-char" draw:z-index="0" svg:width="5.2916666666667cm" style:rel-width="100%"><draw:text-box><text:p text:style-name="legendcenter"><draw:frame draw:style-name="media" draw:name="Скриншот OS/2" text:anchor-type="as-char" draw:z-index="0" svg:width="5.2916666666667cm" style:rel-width="100%" svg:height="3.96875cm" style:rel-height="scale"><draw:image xlink:href="Pictures/eb13400e532beaf6151d2e9548b4480f.gif" xlink:type="simple" xlink:show="embed" xlink:actuate="onLoad"/></draw:frame>Скриншот OS/2</text:p></draw:text-box></draw:frame></text:p>
      <text:p text:style-name="Text_20_body">IBM не разочаровалась после всех проблем с Microsoft продолжила разрабатывать OS/2 собственными силами. Они выпустили 32-битную версию OS/2 под кодовым названием OS/2 Warp 3. Она содержала новый объектно-ориентированный интерфейс пользователя Workplace Shell – среду, которая использовалась в последующих версиях OS/2 и eComStation.</text:p>
      <text:p text:style-name="Text_20_body">Затем IBM выпустила OS/2 Warp 4 – финальную версию OS/2. Она содержала множество улучшений по сравнению с OS/2 Warp 3 и включала в себя множество возможностей, отсутсвующих в аналоге от  Microsoft, по крайней мере, в ее стандартной поставке.</text:p>
      <text:h text:style-name="Heading_20_3" text:outline-level="3"><text:bookmark-start text:name="__RefHeading___уход_со_сцены_4"/><text:bookmark-start text:name="уход_со_сцены"/>Уход со сцены<text:bookmark-end text:name="__RefHeading___уход_со_сцены_4"/><text:bookmark-end text:name="уход_со_сцены"/></text:h>
      <text:p text:style-name="Text_20_body">После выхода OS/2 Warp 4, OS/2 медленно стала сдавать позиции, и во многих областях перестала быть серьезным игроком на рынке. IBM перестала делать дальнейшие релизы, и интерес публики стал угасать. К декабрю 2006, IBM официально удалил OS/2 из своей линейки продуктов, продолжая поддержку для тех крупных клиентов, которые пожелали заплатить за продолжение поддержки. Сейчас IBM предпочитает Unix-подобные среды, и опубликовал статью о миграции с OS/2 на Linux.</text:p>
      <text:h text:style-name="Heading_20_3" text:outline-level="3"><text:bookmark-start text:name="__RefHeading___возрождение_и_продолжение_поддержки_5"/><text:bookmark-start text:name="возрождение_и_продолжение_поддержки"/>Возрождение и продолжение поддержки<text:bookmark-end text:name="__RefHeading___возрождение_и_продолжение_поддержки_5"/><text:bookmark-end text:name="возрождение_и_продолжение_поддержки"/></text:h>
      <text:p text:style-name="Text_20_body">Даже после того как IBM отказалась от поддержки OS/2, ее сообщество и компании продолжают ее использовать.</text:p>
      <text:h text:style-name="Heading_20_4" text:outline-level="4"><text:bookmark-start text:name="__RefHeading___ecomstation_6"/><text:bookmark-start text:name="ecomstation"/>eComStation<text:bookmark-end text:name="__RefHeading___ecomstation_6"/><text:bookmark-end text:name="ecomstation"/></text:h>
      <text:p text:style-name="Text_20_body">Serenity Systems выпустила eComStation, основанную на OS/2 Warp 4 с рядом улучшений, включая  переработанную версию open source расширителя OS/2 – xWorkPlace, интегрированную в eComStation под названием eWPS.</text:p>
      <text:h text:style-name="Heading_20_4" text:outline-level="4"><text:bookmark-start text:name="__RefHeading___osfree_7"/><text:bookmark-start text:name="osfree"/>osFree<text:bookmark-end text:name="__RefHeading___osfree_7"/><text:bookmark-end text:name="osfree"/></text:h>
      <text:p text:style-name="Text_20_body">osFree – это проект, нацеленный на создание клона OS/2 с открытыми исходниками, совместимого с OS/2 Warp 4. Проект был приостановлен в 2005, но сейчас osFree возобновил свое развитие. Новую жизнь в проект вдохнула идея использования микроядра L4, и проект сейчас достаточно активно развивается.</text:p>
      <text:h text:style-name="Heading_20_4" text:outline-level="4"><text:bookmark-start text:name="__RefHeading___voyager_8"/><text:bookmark-start text:name="voyager"/>Voyager<text:bookmark-end text:name="__RefHeading___voyager_8"/><text:bookmark-end text:name="voyager"/></text:h>
      <text:p text:style-name="Text_20_body">Проект Voyager также нацелен на клонирование OS/2, но он использует другие способы и имеет другие объекты для клонирования, нежели osFre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5::02:13</meta:creation-date>
    <dc:creator>Generated</dc:creator>
    <dc:date>2026-09-07T15::02:13</dc:date>
    <dc:language>en-US</dc:language>
    <meta:editing-cycles>1</meta:editing-cycles>
    <meta:editing-duration>PT0S</meta:editing-duration>
    <dc:title>ru:os_2</dc:title>
  </office:meta>
</office:document-meta>
</file>